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839in"/>
    </style:style>
    <style:style style:name="co2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121"/>
  </office:automatic-styles>
  <office:body>
    <office:spreadsheet>
      <table:table table:name="to-ods" table:style-name="ta1">
        <office:forms form:automatic-focus="false" form:apply-design-mode="false"/>
        <table:table-column table:style-name="co1" table:number-columns-repeated="11" table:default-cell-style-name="Default"/>
        <table:table-column table:style-name="co1" table:default-cell-style-name="ce1"/>
        <table:table-column table:style-name="co1" table:number-columns-repeated="13" table:default-cell-style-name="Default"/>
        <table:table-column table:style-name="co1" table:default-cell-style-name="ce1"/>
        <table:table-column table:style-name="co1" table:number-columns-repeated="9" table:default-cell-style-name="Default"/>
        <table:table-row table:style-name="ro1">
          <table:table-cell office:value-type="string" calcext:value-type="string">
            <text:p>codice</text:p>
          </table:table-cell>
          <table:table-cell office:value-type="string" calcext:value-type="string">
            <text:p>id_pc</text:p>
          </table:table-cell>
          <table:table-cell office:value-type="string" calcext:value-type="string">
            <text:p>nome_punto</text:p>
          </table:table-cell>
          <table:table-cell office:value-type="string" calcext:value-type="string">
            <text:p>comune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y</text:p>
          </table:table-cell>
          <table:table-cell office:value-type="string" calcext:value-type="string">
            <text:p>latitudine</text:p>
          </table:table-cell>
          <table:table-cell office:value-type="string" calcext:value-type="string">
            <text:p>longitudine</text:p>
          </table:table-cell>
          <table:table-cell office:value-type="string" calcext:value-type="string">
            <text:p>id_c</text:p>
          </table:table-cell>
          <table:table-cell office:value-type="string" calcext:value-type="string">
            <text:p>descrizione_camp</text:p>
          </table:table-cell>
          <table:table-cell office:value-type="string" calcext:value-type="string">
            <text:p>attivita</text:p>
          </table:table-cell>
          <table:table-cell office:value-type="string" calcext:value-type="string">
            <text:p>data_c</text:p>
          </table:table-cell>
          <table:table-cell office:value-type="string" calcext:value-type="string">
            <text:p>n_acc</text:p>
          </table:table-cell>
          <table:table-cell office:value-type="string" calcext:value-type="string">
            <text:p>impianto</text:p>
          </table:table-cell>
          <table:table-cell office:value-type="string" calcext:value-type="string">
            <text:p>campagna</text:p>
          </table:table-cell>
          <table:table-cell office:value-type="string" calcext:value-type="string">
            <text:p>prelievo</text:p>
          </table:table-cell>
          <table:table-cell office:value-type="string" calcext:value-type="string">
            <text:p>id_e</text:p>
          </table:table-cell>
          <table:table-cell office:value-type="string" calcext:value-type="string">
            <text:p>pacchetto</text:p>
          </table:table-cell>
          <table:table-cell office:value-type="string" calcext:value-type="string">
            <text:p>tecnica_prova</text:p>
          </table:table-cell>
          <table:table-cell office:value-type="string" calcext:value-type="string">
            <text:p>presenza_fibra</text:p>
          </table:table-cell>
          <table:table-cell office:value-type="string" calcext:value-type="string">
            <text:p>lfi</text:p>
          </table:table-cell>
          <table:table-cell office:value-type="string" calcext:value-type="string">
            <text:p>lfs</text:p>
          </table:table-cell>
          <table:table-cell office:value-type="string" calcext:value-type="string">
            <text:p>conc</text:p>
          </table:table-cell>
          <table:table-cell office:value-type="string" calcext:value-type="string">
            <text:p>sens</text:p>
          </table:table-cell>
          <table:table-cell office:value-type="string" calcext:value-type="string">
            <text:p>errore_c</text:p>
          </table:table-cell>
          <table:table-cell office:value-type="string" calcext:value-type="string">
            <text:p>data_rp</text:p>
          </table:table-cell>
          <table:table-cell office:value-type="string" calcext:value-type="string">
            <text:p>metodica</text:p>
          </table:table-cell>
          <table:table-cell office:value-type="string" calcext:value-type="string">
            <text:p>um</text:p>
          </table:table-cell>
          <table:table-cell office:value-type="string" calcext:value-type="string">
            <text:p>limite</text:p>
          </table:table-cell>
          <table:table-cell office:value-type="string" calcext:value-type="string">
            <text:p>norma</text:p>
          </table:table-cell>
          <table:table-cell office:value-type="string" calcext:value-type="string">
            <text:p>val_rif</text:p>
          </table:table-cell>
          <table:table-cell office:value-type="string" calcext:value-type="string">
            <text:p>fonte</text:p>
          </table:table-cell>
          <table:table-cell office:value-type="string" calcext:value-type="string">
            <text:p>esito_norm</text:p>
          </table:table-cell>
          <table:table-cell office:value-type="string" calcext:value-type="string">
            <text:p>alert_valrif</text:p>
          </table:table-cell>
          <table:table-cell office:value-type="string" calcext:value-type="string">
            <text:p>tipo_fibra</text:p>
          </table:table-cell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58" calcext:value-type="float">
            <text:p>658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2-01" calcext:value-type="date">
            <text:p>2017/02/01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41" calcext:value-type="float">
            <text:p>641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33" calcext:value-type="float">
            <text:p>33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59" calcext:value-type="float">
            <text:p>659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3-10" calcext:value-type="date">
            <text:p>2017/03/10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42" calcext:value-type="float">
            <text:p>642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34" calcext:value-type="float">
            <text:p>34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60" calcext:value-type="float">
            <text:p>660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3-22" calcext:value-type="date">
            <text:p>2017/03/22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43" calcext:value-type="float">
            <text:p>643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si</text:p>
          </table:table-cell>
          <table:table-cell office:value-type="float" office:value="0" calcext:value-type="float">
            <text:p>0</text:p>
          </table:table-cell>
          <table:table-cell office:value-type="float" office:value="0.8" calcext:value-type="float">
            <text:p>0.8</text:p>
          </table:table-cell>
          <table:table-cell office:value-type="float" office:value="0.2" calcext:value-type="float">
            <text:p>0.2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tremolite</text:p>
          </table:table-cell>
        </table:table-row>
        <table:table-row table:style-name="ro1">
          <table:table-cell office:value-type="float" office:value="35" calcext:value-type="float">
            <text:p>35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61" calcext:value-type="float">
            <text:p>661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4-06" calcext:value-type="date">
            <text:p>2017/04/06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44" calcext:value-type="float">
            <text:p>644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36" calcext:value-type="float">
            <text:p>36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62" calcext:value-type="float">
            <text:p>662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4-18" calcext:value-type="date">
            <text:p>2017/04/18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45" calcext:value-type="float">
            <text:p>645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37" calcext:value-type="float">
            <text:p>37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63" calcext:value-type="float">
            <text:p>663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5-03" calcext:value-type="date">
            <text:p>2017/05/03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46" calcext:value-type="float">
            <text:p>646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64" calcext:value-type="float">
            <text:p>664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5-15" calcext:value-type="date">
            <text:p>2017/05/15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47" calcext:value-type="float">
            <text:p>647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65" calcext:value-type="float">
            <text:p>665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6-08" calcext:value-type="date">
            <text:p>2017/06/08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48" calcext:value-type="float">
            <text:p>648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66" calcext:value-type="float">
            <text:p>666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6-15" calcext:value-type="date">
            <text:p>2017/06/15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49" calcext:value-type="float">
            <text:p>649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41" calcext:value-type="float">
            <text:p>41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67" calcext:value-type="float">
            <text:p>667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7-03" calcext:value-type="date">
            <text:p>2017/07/03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50" calcext:value-type="float">
            <text:p>650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68" calcext:value-type="float">
            <text:p>668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7-12" calcext:value-type="date">
            <text:p>2017/07/12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51" calcext:value-type="float">
            <text:p>651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43" calcext:value-type="float">
            <text:p>43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69" calcext:value-type="float">
            <text:p>669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7-20" calcext:value-type="date">
            <text:p>2017/07/20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52" calcext:value-type="float">
            <text:p>652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si</text:p>
          </table:table-cell>
          <table:table-cell office:value-type="float" office:value="0.1" calcext:value-type="float">
            <text:p>0.1</text:p>
          </table:table-cell>
          <table:table-cell office:value-type="float" office:value="0.9" calcext:value-type="float">
            <text:p>0.9</text:p>
          </table:table-cell>
          <table:table-cell office:value-type="float" office:value="0.3" calcext:value-type="float">
            <text:p>0.3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tremolite</text:p>
          </table:table-cell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70" calcext:value-type="float">
            <text:p>670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8-03" calcext:value-type="date">
            <text:p>2017/08/03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53" calcext:value-type="float">
            <text:p>653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si</text:p>
          </table:table-cell>
          <table:table-cell office:value-type="float" office:value="0" calcext:value-type="float">
            <text:p>0</text:p>
          </table:table-cell>
          <table:table-cell office:value-type="float" office:value="0.6" calcext:value-type="float">
            <text:p>0.6</text:p>
          </table:table-cell>
          <table:table-cell office:value-type="float" office:value="0.1" calcext:value-type="float">
            <text:p>0.1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tremolite</text:p>
          </table:table-cell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71" calcext:value-type="float">
            <text:p>671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8-17" calcext:value-type="date">
            <text:p>2017/08/17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54" calcext:value-type="float">
            <text:p>654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72" calcext:value-type="float">
            <text:p>672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8-30" calcext:value-type="date">
            <text:p>2017/08/30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55" calcext:value-type="float">
            <text:p>655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73" calcext:value-type="float">
            <text:p>673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9-04" calcext:value-type="date">
            <text:p>2017/09/04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56" calcext:value-type="float">
            <text:p>656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74" calcext:value-type="float">
            <text:p>674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09-14" calcext:value-type="date">
            <text:p>2017/09/14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57" calcext:value-type="float">
            <text:p>657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75" calcext:value-type="float">
            <text:p>675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10-11" calcext:value-type="date">
            <text:p>2017/10/11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58" calcext:value-type="float">
            <text:p>658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76" calcext:value-type="float">
            <text:p>676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10-25" calcext:value-type="date">
            <text:p>2017/10/25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59" calcext:value-type="float">
            <text:p>659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77" calcext:value-type="float">
            <text:p>677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11-02" calcext:value-type="date">
            <text:p>2017/11/02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60" calcext:value-type="float">
            <text:p>660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52" calcext:value-type="float">
            <text:p>52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78" calcext:value-type="float">
            <text:p>678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11-09" calcext:value-type="date">
            <text:p>2017/11/09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61" calcext:value-type="float">
            <text:p>661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53" calcext:value-type="float">
            <text:p>53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79" calcext:value-type="float">
            <text:p>679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11-23" calcext:value-type="date">
            <text:p>2017/11/23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62" calcext:value-type="float">
            <text:p>662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>
          <table:table-cell office:value-type="float" office:value="54" calcext:value-type="float">
            <text:p>54</text:p>
          </table:table-cell>
          <table:table-cell office:value-type="float" office:value="223" calcext:value-type="float">
            <text:p>223</text:p>
          </table:table-cell>
          <table:table-cell office:value-type="string" calcext:value-type="string">
            <text:p>c.da Pietrapica</text:p>
          </table:table-cell>
          <table:table-cell office:value-type="string" calcext:value-type="string">
            <text:p>Chiaromonte</text:p>
          </table:table-cell>
          <table:table-cell office:value-type="float" office:value="598301.53" calcext:value-type="float">
            <text:p>598301.53</text:p>
          </table:table-cell>
          <table:table-cell office:value-type="float" office:value="4435638.11" calcext:value-type="float">
            <text:p>4435638.11</text:p>
          </table:table-cell>
          <table:table-cell office:value-type="string" calcext:value-type="string">
            <text:p>40.065270</text:p>
          </table:table-cell>
          <table:table-cell office:value-type="string" calcext:value-type="string">
            <text:p>16.152700</text:p>
          </table:table-cell>
          <table:table-cell office:value-type="float" office:value="680" calcext:value-type="float">
            <text:p>680</text:p>
          </table:table-cell>
          <table:table-cell/>
          <table:table-cell office:value-type="string" calcext:value-type="string">
            <text:p>monitoraggio</text:p>
          </table:table-cell>
          <table:table-cell office:value-type="date" office:date-value="2017-12-19" calcext:value-type="date">
            <text:p>2017/12/19</text:p>
          </table:table-cell>
          <table:table-cell table:number-columns-repeated="2"/>
          <table:table-cell office:value-type="string" calcext:value-type="string">
            <text:p>2017-Chiaromonte</text:p>
          </table:table-cell>
          <table:table-cell office:value-type="string" calcext:value-type="string">
            <text:p>aria</text:p>
          </table:table-cell>
          <table:table-cell office:value-type="float" office:value="663" calcext:value-type="float">
            <text:p>663</text:p>
          </table:table-cell>
          <table:table-cell office:value-type="string" calcext:value-type="string">
            <text:p>aerodisperse monitoraggio</text:p>
          </table:table-cell>
          <table:table-cell office:value-type="string" calcext:value-type="string">
            <text:p>Microscopia Elettronica a Scansione (SEM) - quantitativo</text:p>
          </table:table-cell>
          <table:table-cell office:value-type="string" calcext:value-type="string">
            <text:p>no</text:p>
          </table:table-cell>
          <table:table-cell office:value-type="float" office:value="0" calcext:value-type="float">
            <text:p>0</text:p>
          </table:table-cell>
          <table:table-cell office:value-type="float" office:value="0.4" calcext:value-type="float">
            <text:p>0.4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office:value-type="date" office:date-value="2017-12-31" calcext:value-type="date">
            <text:p>2017/12/31</text:p>
          </table:table-cell>
          <table:table-cell office:value-type="string" calcext:value-type="string">
            <text:p>All. 2 DM 06/09/94</text:p>
          </table:table-cell>
          <table:table-cell office:value-type="string" calcext:value-type="string">
            <text:p>fibre/l</text:p>
          </table:table-cell>
          <table:table-cell office:value-type="float" office:value="-999" calcext:value-type="float">
            <text:p>-999</text:p>
          </table:table-cell>
          <table:table-cell office:value-type="string" calcext:value-type="string">
            <text:p>nessuna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MS - valore di riferimento per ambienti di vita</text:p>
          </table:table-cell>
          <table:table-cell office:value-type="string" calcext:value-type="string">
            <text:p>non normato</text:p>
          </table:table-cell>
          <table:table-cell office:value-type="string" calcext:value-type="string">
            <text:p>inferiore al valore di riferimento</text:p>
          </table:table-cell>
          <table:table-cell office:value-type="string" calcext:value-type="string">
            <text:p>non rilevato</text:p>
          </table:table-cell>
        </table:table-row>
        <table:table-row table:style-name="ro1" table:number-rows-repeated="1048551">
          <table:table-cell table:number-columns-repeated="35"/>
        </table:table-row>
        <table:table-row table:style-name="ro1">
          <table:table-cell table:number-columns-repeated="35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date-style style:name="N121">
      <number:year number:style="long"/>
      <number:text>/</number:text>
      <number:month number:style="long"/>
      <number:text>/</number:text>
      <number:day number:style="long"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8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7-08T12:10:16.339000000</dc:date>
    <meta:editing-duration>PT1M36S</meta:editing-duration>
    <meta:editing-cycles>1</meta:editing-cycles>
    <meta:document-statistic meta:table-count="1" meta:cell-count="725" meta:object-count="0"/>
    <meta:generator>LibreOffice/7.3.1.3$Windows_X86_64 LibreOffice_project/a69ca51ded25f3eefd52d7bf9a5fad8c90b87951</meta:generator>
  </office:meta>
</office:document-meta>
</file>